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b5283930392613a05ca364e9db475468.jpg"/>
  <manifest:file-entry manifest:media-type="image/jpeg" manifest:full-path="Pictures/d9044b06853a9ee704f1b872668d6c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jugend_gemeinderat_vogt"/>Jugend Gemeinderat Vogt<text:bookmark-end text:name="jugend_gemeinderat_vogt"/></text:h>
      <text:h text:style-name="Heading_20_2" text:outline-level="2"><text:bookmark-start text:name="we_want_you"/>we want you<text:bookmark-end text:name="we_want_you"/></text:h>
      <text:p text:style-name="Text_20_body">Wir suchen <text:span text:style-name="Strong_20_Emphasis">DICH</text:span>.</text:p>
      <text:p text:style-name="Text_20_body"><draw:frame draw:style-name="media" draw:name="" text:anchor-type="as-char" draw:z-index="0" svg:width="10.583333333333cm" svg:height="9.68375cm"><draw:image xlink:href="Pictures/b5283930392613a05ca364e9db475468.jpg" xlink:type="simple" xlink:show="embed" xlink:actuate="onLoad"/></draw:frame></text:p>
      <text:p text:style-name="Text_20_body"><text:span text:style-name="Strong_20_Emphasis">DU</text:span> bist zwischen 12 und 20 Jahre jung.<text:line-break/>
<text:span text:style-name="Strong_20_Emphasis">DU</text:span> willst DEINEN Ort und <text:span text:style-name="Strong_20_Emphasis">DEINE</text:span> Zukunft<text:line-break/>
aktiv mitgestalten<text:line-break/>
Dann bist <text:span text:style-name="Strong_20_Emphasis">DU</text:span> bei uns genau richtig<text:line-break/>
Wir bieten <text:span text:style-name="Strong_20_Emphasis">DIR</text:span> alle Möglichkeiten.<text:line-break/>
<text:span text:style-name="Strong_20_Emphasis">Die</text:span> Meinung von Parteispitzen oder <text:line-break/>
Hintermänner zählt bei uns nicht.<text:line-break/>
WIR SIND KEINE PARTEI<text:line-break/>
Wir erreichen unsere Ziele gemeinsam.<text:line-break/></text:p>
      <text:p text:style-name="Text_20_body">Der nächste Schritt ist <text:span text:style-name="Strong_20_Emphasis">DICH</text:span> einzubinden und aktiv<text:line-break/>
als Jugendgemeinderat zu etablieren. <text:span text:style-name="Strong_20_Emphasis">DU</text:span> kannst <text:line-break/>
somit die Zukunftsträchtigen Themen Mitgestalten.<text:line-break/></text:p>
      <text:p text:style-name="Text_20_body">Find us on FB, Instagram, Twitter, WhatsApp, Kontaktformular.<text:line-break/>
<text:a xlink:type="simple" xlink:href="https://twitter.com/UbVogt">https://twitter.com/UbVogt</text:a><text:line-break/>
<text:a xlink:type="simple" xlink:href="https://www.instagram.com/jubvogt/">https://www.instagram.com/jubvogt/</text:a><text:line-break/></text:p>
      <text:p text:style-name="Text_20_body"><draw:frame draw:style-name="media" draw:name="" text:anchor-type="as-char" draw:z-index="0" svg:width="13.229166666667cm" svg:height="18.653125cm"><draw:image xlink:href="Pictures/d9044b06853a9ee704f1b872668d6ce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